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0b623c" officeooo:paragraph-rsid="0000d707" style:font-size-asian="14pt" style:language-asian="en" style:country-asian="US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0d707" style:font-size-asian="14pt" style:font-size-complex="14pt"/>
    </style:style>
    <style:style style:name="T1" style:family="text">
      <style:text-properties fo:background-color="transparent" loext:char-shading-value="0" style:font-name-complex="Times New Roman"/>
    </style:style>
    <style:style style:name="T2" style:family="text">
      <style:text-properties officeooo:rsid="000caddb" fo:background-color="transparent" loext:char-shading-value="0" style:font-name-complex="Times New Roman"/>
    </style:style>
    <style:style style:name="T3" style:family="text">
      <style:text-properties officeooo:rsid="0010bd7d" fo:background-color="transparent" loext:char-shading-value="0" style:font-name-complex="Times New Roman"/>
    </style:style>
    <style:style style:name="T4" style:family="text">
      <style:text-properties officeooo:rsid="0018f0b5" fo:background-color="transparent" loext:char-shading-value="0" style:font-name-complex="Times New Roman"/>
    </style:style>
    <style:style style:name="T5" style:family="text">
      <style:text-properties officeooo:rsid="000caddb" fo:background-color="transparent" loext:char-shading-value="0" style:language-asian="en" style:country-asian="US"/>
    </style:style>
    <style:style style:name="T6" style:family="text">
      <style:text-properties officeooo:rsid="00188010" fo:background-color="transparent" loext:char-shading-value="0" style:language-asian="en" style:country-asian="US"/>
    </style:style>
    <style:style style:name="T7" style:family="text">
      <style:text-properties officeooo:rsid="000ed5a6" fo:background-color="transparent" loext:char-shading-value="0" style:language-asian="en" style:country-asian="US"/>
    </style:style>
    <style:style style:name="T8" style:family="text">
      <style:text-properties officeooo:rsid="0005c6d5" fo:background-color="transparent" loext:char-shading-value="0" style:language-asian="en" style:country-asian="US"/>
    </style:style>
    <style:style style:name="T9" style:family="text">
      <style:text-properties fo:language="en" fo:country="US" officeooo:rsid="000d178c"/>
    </style:style>
    <style:style style:name="T10" style:family="text">
      <style:text-properties officeooo:rsid="0005c6d5"/>
    </style:style>
    <style:style style:name="T11" style:family="text">
      <style:text-properties officeooo:rsid="00137c7d"/>
    </style:style>
    <style:style style:name="T12" style:family="text">
      <style:text-properties officeooo:rsid="0003841e"/>
    </style:style>
    <style:style style:name="T13" style:family="text">
      <style:text-properties officeooo:rsid="00177931"/>
    </style:style>
    <style:style style:name="T14" style:family="text">
      <style:text-properties officeooo:rsid="00127dff"/>
    </style:style>
    <style:style style:name="T15" style:family="text">
      <style:text-properties officeooo:rsid="000910a4"/>
    </style:style>
    <style:style style:name="T16" style:family="text">
      <style:text-properties officeooo:rsid="000c23b3"/>
    </style:style>
    <style:style style:name="T17" style:family="text">
      <style:text-properties officeooo:rsid="0013287e"/>
    </style:style>
    <style:style style:name="T18" style:family="text">
      <style:text-properties officeooo:rsid="00107700"/>
    </style:style>
    <style:style style:name="T19" style:family="text">
      <style:text-properties officeooo:rsid="00145087"/>
    </style:style>
    <style:style style:name="T20" style:family="text">
      <style:text-properties officeooo:rsid="001584c9"/>
    </style:style>
    <style:style style:name="T21" style:family="text">
      <style:text-properties officeooo:rsid="00075807"/>
    </style:style>
    <style:style style:name="T22" style:family="text">
      <style:text-properties officeooo:rsid="000c23b3" style:language-asian="en" style:country-asian="US"/>
    </style:style>
    <style:style style:name="T23" style:family="text">
      <style:text-properties officeooo:rsid="00188010" style:language-asian="en" style:country-asian="US"/>
    </style:style>
    <style:style style:name="T24" style:family="text">
      <style:text-properties officeooo:rsid="00137c7d" style:language-asian="en" style:country-asian="US"/>
    </style:style>
    <style:style style:name="T25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6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9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fo:language="ru" fo:country="RU" officeooo:rsid="002b2cb2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0</text:span><text:span text:style-name="T1">6.06.2025</text:span></text:p>
      <text:p text:style-name="P2"><text:span text:style-name="T9">8. </text:span>О <text:span text:style-name="T10">проведении экспертно-аналитического мероприятия</text:span></text:p>
      <text:p text:style-name="P2"><text:span text:style-name="T11">Основание: Распоряжение </text:span><text:span text:style-name="T12">контрольно-счетной палаты муниципального образования Курганинский район 29</text:span><text:span text:style-name="T13">.0</text:span><text:span text:style-name="T12">5</text:span><text:span text:style-name="T13">.</text:span><text:span text:style-name="T14">2025</text:span><text:span text:style-name="T15"> </text:span><text:span text:style-name="T11">года № </text:span><text:span text:style-name="T12">33</text:span><text:span text:style-name="T13">-</text:span><text:span text:style-name="T11">РО.</text:span></text:p>
      <text:p text:style-name="P2">В соответствии с пункт<text:span text:style-name="T16">ом </text:span><text:span text:style-name="T17">2</text:span>.<text:span text:style-name="T17">4</text:span><text:span text:style-name="T18"> </text:span>плана работы <text:span text:style-name="T19">контрольно-счетной палаты муниципального об</text:span><text:span text:style-name="T20">р</text:span><text:span text:style-name="T19">азования Курганинский район </text:span>на 2025 год прове<text:span text:style-name="T21">дена финансово-экономическая экспертиза</text:span><text:span text:style-name="T22"> </text:span><text:span text:style-name="T23">проект</text:span><text:span text:style-name="T24">а</text:span><text:span text:style-name="T23"> </text:span><text:span text:style-name="T25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15 августа 2024 года </text:span><text:span text:style-name="T26">№ </text:span><text:span text:style-name="T29">783</text:span><text:span text:style-name="T26"> «Об утверждении муниципальной программы муниципального образования Курганинский район </text:span><text:span text:style-name="T27">«</text:span><text:span text:style-name="T29">Раз</text:span><text:span text:style-name="T30">витие культуры</text:span><text:span text:style-name="T26">» на </text:span><text:span text:style-name="T27">на 2025-20</text:span><text:span text:style-name="T26">30</text:span><text:span text:style-name="T27"> годы»</text:span><text:span text:style-name="T28">.</text:span></text:p>
      <text:p text:style-name="P2"><text:span text:style-name="T5">Заключ</text:span><text:span text:style-name="T6">е</text:span><text:span text:style-name="T7">ние по </text:span><text:span text:style-name="T6">результатам </text:span><text:span text:style-name="T8">экспертно-аналитического мероприятия</text:span><text:span text:style-name="T6">, содержащ</text:span><text:span text:style-name="T5">ее</text:span><text:span text:style-name="T6"> информацию о выявленных нарушениях и недостатках, а также рекомендации по их устранению, направлен</text:span><text:span text:style-name="T7">о</text:span><text:span text:style-name="T6"> </text:span><text:span text:style-name="T7">координаторам муниципальных программ муниципального образования Курганинский район.</text:span><text:span text:style-name="T5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3:19.011000000</meta:creation-date>
    <dc:date>2025-07-11T13:13:31.152000000</dc:date>
    <meta:editing-duration>PT12S</meta:editing-duration>
    <meta:editing-cycles>1</meta:editing-cycles>
    <meta:document-statistic meta:table-count="0" meta:image-count="0" meta:object-count="0" meta:page-count="1" meta:paragraph-count="6" meta:word-count="126" meta:character-count="1186" meta:non-whitespace-character-count="1065"/>
    <meta:generator>LibreOffice/7.3.4.2$Windows_X86_64 LibreOffice_project/728fec16bd5f605073805c3c9e7c4212a0120dc5</meta:generator>
  </office:meta>
</office:document-meta>
</file>